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o-ms-interop:xmlns:field:1.0" xmlns:formx="urn:openoffice:names:experimental:ooxml-odf-interop:xmlns:form:1.0" office:version="1.2">
  <office:scripts/>
  <office:font-face-decls>
    <style:font-face style:name="nachlieli1" svg:font-family="nachlieli"/>
    <style:font-face style:name="Bitstream Vera sans" svg:font-family="'Bitstream Vera sans'" style:font-family-generic="swiss"/>
    <style:font-face style:name="DejaVu Sans Mono" svg:font-family="'DejaVu Sans Mono'" style:font-family-generic="modern" style:font-pitch="fixed"/>
    <style:font-face style:name="Arab" svg:font-family="Arab" style:font-pitch="variable"/>
    <style:font-face style:name="Bitstream Vera Sans1" svg:font-family="'Bitstream Vera Sans'" style:font-pitch="variable"/>
    <style:font-face style:name="Linux Libertine O" svg:font-family="'Linux Libertine O'" style:font-pitch="variable"/>
    <style:font-face style:name="nachlieli" svg:font-family="nachlieli" style:font-pitch="variable"/>
    <style:font-face style:name="Bitstream Vera Serif" svg:font-family="'Bitstream Vera Serif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wiss" style:font-pitch="variable"/>
    <style:font-face style:name="DejaVu Sans" svg:font-family="'DejaVu Sans'" style:font-family-generic="swiss" style:font-pitch="variable"/>
    <style:font-face style:name="FreeSans" svg:font-family="FreeSans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Table1" style:family="table">
      <style:table-properties style:width="17.388cm" fo:margin-left="0cm" fo:margin-right="-0.007cm" table:align="margins"/>
    </style:style>
    <style:style style:name="Table1.A" style:family="table-column">
      <style:table-column-properties style:column-width="9.079cm" style:rel-column-width="34215*"/>
    </style:style>
    <style:style style:name="Table1.B" style:family="table-column">
      <style:table-column-properties style:column-width="5.768cm" style:rel-column-width="21736*"/>
    </style:style>
    <style:style style:name="Table1.C" style:family="table-column">
      <style:table-column-properties style:column-width="2.544cm" style:rel-column-width="9584*"/>
    </style:style>
    <style:style style:name="Table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le1.C1" style:family="table-cell">
      <style:table-cell-properties fo:padding="0.097cm" fo:border="0.002cm solid #000000"/>
    </style:style>
    <style:style style:name="Table1.2" style:family="table-row">
      <style:table-row-properties style:min-row-height="1.157cm"/>
    </style:style>
    <style:style style:name="Table1.A2" style:family="table-cell">
      <style:table-cell-properties fo:padding="0.097cm" fo:border-left="0.002cm solid #000000" fo:border-right="none" fo:border-top="none" fo:border-bottom="0.002cm solid #000000"/>
    </style:style>
    <style:style style:name="Table1.C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text-properties style:font-name="DejaVu Sans" fo:font-size="10pt" fo:font-weight="normal" style:font-size-asian="10pt" style:font-weight-asian="normal" style:font-size-complex="10pt" style:font-weight-complex="normal"/>
    </style:style>
    <style:style style:name="P2" style:family="paragraph" style:parent-style-name="Standard">
      <style:text-properties fo:font-size="12pt" style:font-size-asian="12pt" style:font-size-complex="12pt"/>
    </style:style>
    <style:style style:name="P3" style:family="paragraph" style:parent-style-name="Standard">
      <style:paragraph-properties>
        <style:tab-stops>
          <style:tab-stop style:position="1.789cm" style:type="char" style:char="."/>
        </style:tab-stops>
      </style:paragraph-properties>
      <style:text-properties fo:font-size="12pt" style:font-size-asian="12pt" style:font-size-complex="12pt"/>
    </style:style>
    <style:style style:name="P4" style:family="paragraph" style:parent-style-name="Standard">
      <style:text-properties style:font-name="FreeSans" fo:font-size="13pt" style:font-size-asian="13pt" style:font-size-complex="13pt"/>
    </style:style>
    <style:style style:name="P5" style:family="paragraph" style:parent-style-name="Standard">
      <style:paragraph-properties fo:line-height="150%"/>
    </style:style>
    <style:style style:name="P6" style:family="paragraph" style:parent-style-name="Frame_20_contents">
      <style:paragraph-properties fo:text-align="end" style:justify-single-word="false"/>
    </style:style>
    <style:style style:name="P7" style:family="paragraph" style:parent-style-name="Standard">
      <style:paragraph-properties fo:margin-top="0cm" fo:margin-bottom="0cm" fo:line-height="150%" fo:text-align="justify" style:justify-single-word="false"/>
    </style:style>
    <style:style style:name="P8" style:family="paragraph" style:parent-style-name="small">
      <style:paragraph-properties>
        <style:tab-stops>
          <style:tab-stop style:position="1.789cm" style:type="char" style:char="."/>
        </style:tab-stops>
      </style:paragraph-properties>
    </style:style>
    <style:style style:name="P9" style:family="paragraph" style:parent-style-name="small">
      <style:text-properties fo:font-weight="bold" style:font-weight-asian="bold" style:font-weight-complex="bold"/>
    </style:style>
    <style:style style:name="P10" style:family="paragraph" style:parent-style-name="small">
      <style:paragraph-properties>
        <style:tab-stops>
          <style:tab-stop style:position="1.789cm" style:type="char" style:char="."/>
        </style:tab-stops>
      </style:paragraph-properties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2.501cm" fo:margin-right="0cm" fo:text-indent="0cm" style:auto-text-indent="false"/>
      <style:text-properties style:font-name="Linux Libertine O" fo:font-size="12pt" style:font-size-asian="12pt" style:font-size-complex="12pt"/>
    </style:style>
    <style:style style:name="P12" style:family="paragraph" style:parent-style-name="Standard">
      <style:paragraph-properties fo:margin-left="2.501cm" fo:margin-right="0cm" fo:line-height="150%" fo:text-indent="0cm" style:auto-text-indent="false"/>
      <style:text-properties style:font-name="Linux Libertine O" fo:font-size="12pt" style:font-size-asian="12pt" style:font-size-complex="12pt"/>
    </style:style>
    <style:style style:name="P13" style:family="paragraph" style:parent-style-name="Standard">
      <style:paragraph-properties fo:margin-top="0cm" fo:margin-bottom="1cm" fo:line-height="150%"/>
      <style:text-properties style:font-name="Linux Libertine O" fo:font-size="12pt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margin-top="0cm" fo:margin-bottom="0.499cm" fo:line-height="150%"/>
      <style:text-properties style:font-name="Linux Libertine O"/>
    </style:style>
    <style:style style:name="P15" style:family="paragraph" style:parent-style-name="Standard">
      <style:paragraph-properties fo:margin-left="0cm" fo:margin-right="0cm" fo:line-height="150%" fo:text-align="justify" style:justify-single-word="false" fo:text-indent="0.3cm" style:auto-text-indent="false"/>
      <style:text-properties style:font-name="Linux Libertine O"/>
    </style:style>
    <style:style style:name="P16" style:family="paragraph" style:parent-style-name="Standard">
      <style:paragraph-properties fo:margin-top="0cm" fo:margin-bottom="1.499cm" fo:text-align="end" style:justify-single-word="false"/>
      <style:text-properties style:font-name="Linux Libertine O" fo:font-size="12pt" style:font-size-asian="12pt" style:font-size-complex="12pt"/>
    </style:style>
    <style:style style:name="P17" style:family="paragraph" style:parent-style-name="Standard">
      <style:paragraph-properties fo:margin-left="0cm" fo:margin-right="0cm" fo:margin-top="0cm" fo:margin-bottom="0.499cm" fo:line-height="150%" fo:text-align="justify" style:justify-single-word="false" fo:text-indent="0.3cm" style:auto-text-indent="false"/>
      <style:text-properties style:font-name="Linux Libertine O"/>
    </style:style>
    <style:style style:name="P18" style:family="paragraph" style:parent-style-name="Standard" style:list-style-name="L2">
      <style:paragraph-properties fo:line-height="150%"/>
      <style:text-properties style:font-name="Bitstream Vera sans"/>
    </style:style>
    <style:style style:name="P19" style:family="paragraph" style:parent-style-name="Standard" style:list-style-name="L2">
      <style:text-properties style:font-name="Bitstream Vera sans"/>
    </style:style>
    <style:style style:name="P20" style:family="paragraph" style:parent-style-name="Standard" style:list-style-name="L3"/>
    <style:style style:name="P21" style:family="paragraph" style:parent-style-name="Standard" style:list-style-name="L1">
      <style:paragraph-properties fo:margin-top="0cm" fo:margin-bottom="0.3cm"/>
    </style:style>
    <style:style style:name="P22" style:family="paragraph" style:parent-style-name="Standard" style:list-style-name="L1">
      <style:paragraph-properties fo:margin-top="0cm" fo:margin-bottom="0.3cm"/>
      <style:text-properties style:font-name="Bitstream Vera sans"/>
    </style:style>
    <style:style style:name="P23" style:family="paragraph" style:parent-style-name="small" style:list-style-name="L2"/>
    <style:style style:name="P24" style:family="paragraph" style:parent-style-name="small" style:list-style-name="L2">
      <style:text-properties style:font-name="Bitstream Vera sans"/>
    </style:style>
    <style:style style:name="P25" style:family="paragraph" style:parent-style-name="small" style:list-style-name="L4"/>
    <style:style style:name="P26" style:family="paragraph" style:parent-style-name="small" style:list-style-name="L1">
      <style:paragraph-properties fo:margin-top="0cm" fo:margin-bottom="0.3cm"/>
      <style:text-properties style:font-name="Bitstream Vera sans"/>
    </style:style>
    <style:style style:name="P27" style:family="paragraph" style:parent-style-name="small" style:list-style-name="L2">
      <style:paragraph-properties fo:margin-left="2.501cm" fo:margin-right="0cm" fo:text-indent="-0.635cm" style:auto-text-indent="false"/>
    </style:style>
    <style:style style:name="P28" style:family="paragraph" style:parent-style-name="small" style:list-style-name="L2">
      <style:paragraph-properties fo:margin-left="2.501cm" fo:margin-right="0cm" fo:text-indent="-0.635cm" style:auto-text-indent="false"/>
      <style:text-properties style:font-name="Bitstream Vera sans"/>
    </style:style>
    <style:style style:name="P29" style:family="paragraph" style:parent-style-name="small" style:list-style-name="L2">
      <style:paragraph-properties fo:margin-left="2.501cm" fo:margin-right="0cm" fo:text-indent="0cm" style:auto-text-indent="false"/>
    </style:style>
    <style:style style:name="P30" style:family="paragraph" style:parent-style-name="Heading_20_1">
      <style:paragraph-properties fo:break-before="page"/>
    </style:style>
    <style:style style:name="T1" style:family="text">
      <style:text-properties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Arab" fo:font-size="12pt" fo:font-weight="normal" style:font-size-asian="12pt" style:font-weight-asian="normal" style:font-size-complex="12pt" style:font-weight-complex="normal"/>
    </style:style>
    <style:style style:name="T3" style:family="text">
      <style:text-properties style:font-name="Bitstream Vera sans"/>
    </style:style>
    <style:style style:name="fr1" style:family="graphic" style:parent-style-name="Frame">
      <style:graphic-properties fo:margin-top="0.199cm" fo:margin-bottom="0.85cm" style:wrap="none" style:vertical-pos="top" style:vertical-rel="paragraph-content" style:horizontal-pos="right" style:horizontal-rel="paragraph" fo:padding="0cm" fo:border="none" style:shadow="none"/>
    </style:style>
    <style:style style:name="fr2" style:family="graphic" style:parent-style-name="Frame">
      <style:graphic-properties style:vertical-pos="from-top" style:vertical-rel="page" style:horizontal-pos="left" style:horizontal-rel="page-start-margin" fo:padding="0.15cm" fo:border-left="none" fo:border-right="none" fo:border-top="0.002cm solid #000000" fo:border-bottom="none" style:shadow="non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  <number:date-style style:name="N81">
      <number:day/>
      <number:text>. </number:text>
      <number:month number:style="long" number:textual="true"/>
      <number:text> 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Thierry Blanc</text:p>
      <text:p text:style-name="P1">Länggass-Strasse 70B</text:p>
      <text:p text:style-name="P1">3012 Bern</text:p>
      <text:p text:style-name="P1">thierry.blanc@gmx.ch</text:p>
      <text:p text:style-name="P1">076 323 78 80</text:p>
      <text:p text:style-name="P1">031 558 26 09</text:p>
      <text:p text:style-name="P2"/>
      <text:p text:style-name="P16"><draw:frame draw:style-name="fr1" draw:name="Frame1" text:anchor-type="paragraph" svg:width="7.225cm" svg:height="3.63cm" draw:z-index="0"><draw:text-box><text:p text:style-name="P4">Paul Ulli AG</text:p><text:p text:style-name="P4">Burgunderstrasse 42A</text:p><text:p text:style-name="P4"/><text:p text:style-name="P4"><text:span text:style-name="Strong_20_Emphasis"><text:span text:style-name="T2">CH-4051 BASEL</text:span></text:span></text:p></draw:text-box></draw:frame><draw:frame draw:style-name="fr2" draw:name="Frame2" text:anchor-type="paragraph" svg:y="11.201cm" svg:width="2cm" draw:z-index="1"><draw:text-box fo:min-height="0.499cm"><text:p text:style-name="P6"/></draw:text-box></draw:frame>Bern, <text:date style:data-style-name="N81" text:date-value="2010-03-19T11:25:25">19. März 2010</text:date></text:p>
      <text:p text:style-name="P13">Betrifft: Brief vom 2. März 2010</text:p>
      <text:p text:style-name="P14">Sehr geehrter Herr Ulli</text:p>
      <text:p text:style-name="P15">Am 2. März 2010 haben wir Ihnen einen eingeschriebenen Brief zukommen lassen, den Sie am 8. März 2010 bei Ihrer Poststelle abgeholt haben.</text:p>
      <text:p text:style-name="P15">Wir haben darin auf Ausstände hingewiesen und Sie höflich gebeten, diverse Arbeiten zu erledigen. Wir haben Sie ausserdem gebeten, einen Vorschlag bezüglich des entstandenen Verlustes einzureichen. </text:p>
      <text:p text:style-name="P15">Sie haben auf dieses Schreiben nicht geantwortet. Ausser von Bankbelegen über 2 Jahre (statt 5), ungeordnet, und der Betreibungs-Nummer haben wir nichts erhalten. </text:p>
      <text:p text:style-name="P15">Wir möchten Sie bitten, sich mit der Futuro in Verbindung zu setzten und die erwähnten Arbeiten (siehe Anhang II) so rasch wie möglich zu erledigen.</text:p>
      <text:p text:style-name="P17">Wir behalten uns vor, die die in diesem Zusammenhang entstandenen Verluste sowie die Mietzinsausstände (siehe Anhang III) in Rechnung zu stellen.</text:p>
      <text:p text:style-name="P7"><text:span text:style-name="Strong_20_Emphasis"><text:span text:style-name="T1"/></text:span></text:p>
      <text:p text:style-name="P12">mit freundlichen Grüssen</text:p>
      <text:p text:style-name="P11">Thierry Blanc</text:p>
      <text:h text:style-name="P30" text:outline-level="1">Anhang I</text:h>
      <text:p text:style-name="Text_20_body">Nicht oder unzureichend erfüllte Aufgaben in Verbindung mit dem Verwaltung-Mandat:</text:p>
      <text:list xml:id="list87292587" text:style-name="L1">
        <text:list-item>
          <text:p text:style-name="P21">Ein Mietzinsausstand in der Höhe von CHF 28'600.—</text:p>
          <text:p text:style-name="P26">Ein derart hoher Mietzinsausstand bedeutet, dass über fast 2 Jahre die Miete nicht gezahlt wurde. Massnahmen hätten wesentlich früher erfolgen sollen. </text:p>
        </text:list-item>
        <text:list-item>
          <text:p text:style-name="P22">Keine Wohnung-Abnahme der Wohnung ex-von Rohr. </text:p>
          <text:list>
            <text:list-item>
              <text:p text:style-name="P22">Die Wohnung ist in einem schlechtem Zustand. </text:p>
              <text:p text:style-name="P26">Diverse Renovationen hätten dem Mieter angelastet werden müssen.</text:p>
            </text:list-item>
            <text:list-item>
              <text:p text:style-name="P22">Fehlende Entsorgung der Möbel.</text:p>
              <text:p text:style-name="P26">Der Mieter hätte die Wohnung leeren müssen.</text:p>
            </text:list-item>
            <text:list-item>
              <text:p text:style-name="P22">Es fehlen diverse Schlüssel. </text:p>
              <text:p text:style-name="P26">Der Mieter hätte die Schlüssel zurückgeben oder ersetzen müssen. Sollten bis zur Neuvermietung (1. April 2010) die Schlüssel fehlen, muss das Schloss ersetzt werden.</text:p>
            </text:list-item>
          </text:list>
        </text:list-item>
        <text:list-item>
          <text:p text:style-name="P22">Nicht-Übergabe von Schlüsseln Wohnung Langendorf</text:p>
          <text:p text:style-name="P26">Gemäss Angaben der Mieter Langendorf haben diese bei der Wohnungsübernahme nicht sämtliche Schlüssel erhalten. Sie haben selbst ein Schloss einbauen lassen.</text:p>
        </text:list-item>
        <text:list-item>
          <text:p text:style-name="P22">Buchführung, Abrechnung </text:p>
          <text:list>
            <text:list-item>
              <text:p text:style-name="P22">Fehlende Details bezüglich der Überweisung von CHF 20'170.- auf das neue Mietzinskonto.</text:p>
            </text:list-item>
            <text:list-item>
              <text:p text:style-name="P22">Das Fehlen eines separaten Kontos für die Liegenschaft.</text:p>
            </text:list-item>
            <text:list-item>
              <text:p text:style-name="P22">Fehlende Details bezüglich der Überweisung von CHF 20'170.- auf das neue Mietzinskonto.</text:p>
            </text:list-item>
            <text:list-item>
              <text:p text:style-name="P21"><text:span text:style-name="T3">In der Abrechnung für das Jahr 2009 wird der für das Jahr 2008 ausbezahlte Gewinn aufgeführt.</text:span> </text:p>
            </text:list-item>
          </text:list>
        </text:list-item>
      </text:list>
      <text:h text:style-name="P30" text:outline-level="1">Anhang II</text:h>
      <text:p text:style-name="P5">Wir bitten Sie, umgehend folgende Dinge zu erledigen:</text:p>
      <text:list xml:id="list1036326295" text:style-name="L2">
        <text:list-item>
          <text:p text:style-name="P18">Zur Verfügung Stellen aller für die Revision nötigen Unterlagen:</text:p>
          <text:list>
            <text:list-item>
              <text:p text:style-name="P18">Bank-Belege</text:p>
              <text:p text:style-name="P27">Alle Bank-<text:span text:style-name="T3">Belege</text:span> über die letzten 5 Jahre, lückenlos! </text:p>
              <text:p text:style-name="P27"/>
            </text:list-item>
            <text:list-item>
              <text:p text:style-name="P18">Unkosten Abrechnung mit Details!</text:p>
              <text:p text:style-name="P27">Abrechnung mit Details zum Aufwand Paul Ulli für die Liegenschaft „In den Hagenbuchen 8“.</text:p>
              <text:p text:style-name="P27"/>
            </text:list-item>
            <text:list-item>
              <text:p text:style-name="P18">Buchhaltung</text:p>
              <text:p text:style-name="P27">Rechnungen der Handwerker, etc. Wir möchten sehen, dass die Ausgaben sich mit den Rechnungen der Handwerker decken. </text:p>
              <text:p text:style-name="P27"/>
            </text:list-item>
            <text:list-item>
              <text:p text:style-name="P18">Überweisung CHF 20'170.-</text:p>
              <text:p text:style-name="P28">Angabe von Details bezüglich der Überweisung von CHF 20'170.- auf das neue Mietzinskonto.</text:p>
              <text:p text:style-name="P28"/>
            </text:list-item>
            <text:list-item>
              <text:p text:style-name="P18">Stellungnahme Gewinn 2009:</text:p>
              <text:p text:style-name="P28">In der Abrechnung für das Jahr 2009 wird der für das Jahr 2008 ausbezahlte Gewinn aufgeführt. Bitte erklären. </text:p>
              <text:p text:style-name="P24"/>
            </text:list-item>
            <text:list-item>
              <text:p text:style-name="P18">Stellungnahme separates Konto: </text:p>
              <text:p text:style-name="P28">Warum gab es kein separates Konto für die Liegenschaft?</text:p>
              <text:p text:style-name="P24"/>
            </text:list-item>
          </text:list>
        </text:list-item>
        <text:list-item>
          <text:p text:style-name="P18">Status quo der Betreibung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header>
                              <text:p text:style-name="P29">Unterlagen, Betreibungs-Urkunde</text:p>
                            </text:list-header>
                          </text:list>
                        </text:list-item>
                      </text:list>
                    </text:list-item>
                  </text:list>
                </text:list-item>
              </text:list>
              <text:p text:style-name="P24"/>
            </text:list-item>
          </text:list>
        </text:list-item>
        <text:list-item>
          <text:p text:style-name="P18">Stellungnahme zum Schliessplan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header>
                              <text:p text:style-name="P29">Wo sind die fehlenden Schlüssel?</text:p>
                            </text:list-header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P23"/>
        </text:list-item>
        <text:list-item>
          <text:p text:style-name="P19">Stellungnahme und Vorschlag zum Verlust</text:p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header>
                              <text:p text:style-name="P29">Wir erwarten einen Vorschlag von Ihnen betreffend des in Anhang III aufgeführten Verlustes. </text:p>
                            </text:list-header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list xml:id="list668739699" text:style-name="L3">
        <text:list-header>
          <text:p text:style-name="P20"/>
        </text:list-header>
      </text:list>
      <text:h text:style-name="P30" text:outline-level="1">Anhang III</text:h>
      <text:p text:style-name="Standard">Der in Verbindung mit oben stehenden Gegebenheiten entstandene Verlust</text:p>
      <text:p text:style-name="Standard"/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1.A1" office:value-type="string">
            <text:p text:style-name="small">Betrifft</text:p>
          </table:table-cell>
          <table:table-cell table:style-name="Table1.A1" office:value-type="string">
            <text:p text:style-name="small"/>
          </table:table-cell>
          <table:table-cell table:style-name="Table1.C1" office:value-type="string">
            <text:p text:style-name="P8">CHF</text:p>
          </table:table-cell>
        </table:table-row>
        <table:table-row table:style-name="Table1.2">
          <table:table-cell table:style-name="Table1.A2" office:value-type="string">
            <text:list xml:id="list148768741" text:style-name="L4">
              <text:list-item>
                <text:p text:style-name="P25">Wohnung ex von Rohr</text:p>
              </text:list-item>
            </text:list>
          </table:table-cell>
          <table:table-cell table:style-name="Table1.A2" office:value-type="string">
            <text:p text:style-name="small">3 Monatsmieten à 1320</text:p>
          </table:table-cell>
          <table:table-cell table:style-name="Table1.C2" office:value-type="float" office:value="3960">
            <text:p text:style-name="P8">3960</text:p>
          </table:table-cell>
        </table:table-row>
        <table:table-row>
          <table:table-cell table:style-name="Table1.A2" office:value-type="string">
            <text:list xml:id="list1268996066" text:continue-numbering="true" text:style-name="L4">
              <text:list-item>
                <text:p text:style-name="P25">Sanierung der Mieterschäden ex von Rohr</text:p>
              </text:list-item>
            </text:list>
          </table:table-cell>
          <table:table-cell table:style-name="Table1.A2" office:value-type="string">
            <text:p text:style-name="small">Nach Aufwand </text:p>
          </table:table-cell>
          <table:table-cell table:style-name="Table1.C2" office:value-type="float" office:value="2500">
            <text:p text:style-name="P8">2500</text:p>
          </table:table-cell>
        </table:table-row>
        <table:table-row>
          <table:table-cell table:style-name="Table1.A2" office:value-type="string">
            <text:list xml:id="list429204305" text:continue-numbering="true" text:style-name="L4">
              <text:list-item>
                <text:p text:style-name="P25">Entsorgung Möbel ex von Rohr</text:p>
              </text:list-item>
            </text:list>
          </table:table-cell>
          <table:table-cell table:style-name="Table1.A2" office:value-type="string">
            <text:p text:style-name="small">Nach Aufwand</text:p>
          </table:table-cell>
          <table:table-cell table:style-name="Table1.C2" office:value-type="float" office:value="1500">
            <text:p text:style-name="P8">1500</text:p>
          </table:table-cell>
        </table:table-row>
        <table:table-row>
          <table:table-cell table:style-name="Table1.A2" office:value-type="string">
            <text:list xml:id="list115166134" text:continue-numbering="true" text:style-name="L4">
              <text:list-item>
                <text:p text:style-name="P25">Schlosserneuerung Wohnung Langendorf</text:p>
              </text:list-item>
            </text:list>
          </table:table-cell>
          <table:table-cell table:style-name="Table1.A2" office:value-type="string">
            <text:p text:style-name="small">Nach Aufwand</text:p>
          </table:table-cell>
          <table:table-cell table:style-name="Table1.C2" office:value-type="float" office:value="500">
            <text:p text:style-name="P8">500</text:p>
          </table:table-cell>
        </table:table-row>
        <table:table-row>
          <table:table-cell table:style-name="Table1.A2" office:value-type="string">
            <text:list xml:id="list2086561141" text:continue-numbering="true" text:style-name="L4">
              <text:list-item>
                <text:p text:style-name="P25">Umtriebe und Aufwand</text:p>
              </text:list-item>
            </text:list>
          </table:table-cell>
          <table:table-cell table:style-name="Table1.A2" office:value-type="string">
            <text:p text:style-name="small"/>
          </table:table-cell>
          <table:table-cell table:style-name="Table1.C2" office:value-type="float" office:value="3000">
            <text:p text:style-name="P8">3000</text:p>
          </table:table-cell>
        </table:table-row>
        <table:table-row>
          <table:table-cell table:style-name="Table1.A2" office:value-type="string">
            <text:list xml:id="list1182973611" text:continue-numbering="true" text:style-name="L4">
              <text:list-item>
                <text:p text:style-name="P25">Mietzinsausstand</text:p>
              </text:list-item>
            </text:list>
          </table:table-cell>
          <table:table-cell table:style-name="Table1.A2" office:value-type="string">
            <text:p text:style-name="small"/>
          </table:table-cell>
          <table:table-cell table:style-name="Table1.C2" office:value-type="float" office:value="28600">
            <text:p text:style-name="P3">28600</text:p>
          </table:table-cell>
        </table:table-row>
        <table:table-row>
          <table:table-cell table:style-name="Table1.A2" office:value-type="string">
            <text:p text:style-name="P9">Total</text:p>
          </table:table-cell>
          <table:table-cell table:style-name="Table1.A2" office:value-type="string">
            <text:p text:style-name="P9"/>
          </table:table-cell>
          <table:table-cell table:style-name="Table1.C2" table:formula="ooow:sum(&lt;C2&gt;|&lt;C3&gt;|&lt;C4&gt;|&lt;C5&gt;|&lt;C6&gt;|&lt;C7&gt;)" office:value-type="float" office:value="40060">
            <text:p text:style-name="P10">40060</text:p>
          </table:table-cell>
        </table:table-row>
      </table:table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achlieli1" svg:font-family="nachlieli"/>
    <style:font-face style:name="Bitstream Vera sans" svg:font-family="'Bitstream Vera sans'" style:font-family-generic="swiss"/>
    <style:font-face style:name="DejaVu Sans Mono" svg:font-family="'DejaVu Sans Mono'" style:font-family-generic="modern" style:font-pitch="fixed"/>
    <style:font-face style:name="Arab" svg:font-family="Arab" style:font-pitch="variable"/>
    <style:font-face style:name="Bitstream Vera Sans1" svg:font-family="'Bitstream Vera Sans'" style:font-pitch="variable"/>
    <style:font-face style:name="Linux Libertine O" svg:font-family="'Linux Libertine O'" style:font-pitch="variable"/>
    <style:font-face style:name="nachlieli" svg:font-family="nachlieli" style:font-pitch="variable"/>
    <style:font-face style:name="Bitstream Vera Serif" svg:font-family="'Bitstream Vera Serif'" style:font-family-generic="roman" style:font-pitch="variable"/>
    <style:font-face style:name="Arial" svg:font-family="Arial" style:font-family-generic="swiss" style:font-pitch="variable"/>
    <style:font-face style:name="Bitstream Vera Sans" svg:font-family="'Bitstream Vera Sans'" style:font-family-generic="swiss" style:font-pitch="variable"/>
    <style:font-face style:name="DejaVu Sans" svg:font-family="'DejaVu Sans'" style:font-family-generic="swiss" style:font-pitch="variable"/>
    <style:font-face style:name="FreeSans" svg:font-family="FreeSans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CH" style:font-size-asian="12pt" style:language-asian="zxx" style:country-asian="none" style:font-size-complex="12pt" style:language-complex="he" style:country-complex="IL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erif" fo:font-size="12pt" fo:language="de" fo:country="CH" style:font-name-asian="Bitstream Vera Sans1" style:font-size-asian="12pt" style:language-asian="zxx" style:country-asian="none" style:font-name-complex="nachlieli" style:font-size-complex="12pt" style:language-complex="he" style:country-complex="IL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nachliel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nachlieli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nachlieli1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Frame_20_contents" style:display-name="Frame contents" style:family="paragraph" style:parent-style-name="Text_20_body" style:class="extra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DejaVu Sans1" style:font-size-asian="14pt" style:font-name-complex="DejaVu Sans1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small" style:family="paragraph" style:parent-style-name="Standard" style:class="text">
      <style:text-properties style:font-name="Bitstream Vera Sans" fo:font-size="10pt" style:font-size-asian="11pt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409cm" fo:margin-right="1.2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1$Linux OpenOffice.org_project/310m19$Build-9420</meta:generator>
    <meta:creation-date>2010-03-19T11:20:40</meta:creation-date>
    <dc:language>en-GB</dc:language>
    <meta:editing-cycles>2</meta:editing-cycles>
    <meta:editing-duration>PT00H04M48S</meta:editing-duration>
    <meta:initial-creator>Thierry Blanc</meta:initial-creator>
    <meta:document-statistic meta:table-count="1" meta:image-count="0" meta:object-count="0" meta:page-count="4" meta:paragraph-count="80" meta:word-count="562" meta:character-count="3718"/>
    <dc:date>2010-03-19T11:25:25</dc:date>
    <dc:creator>Thierry Blanc</dc:creator>
    <meta:user-defined meta:name="Info 1"/>
    <meta:user-defined meta:name="Info 2"/>
    <meta:user-defined meta:name="Info 3"/>
    <meta:user-defined meta:name="Info 4"/>
  </office:meta>
</office:document-meta>
</file>