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Title">
      <style:paragraph-properties fo:break-before="page"/>
    </style:style>
    <style:style style:name="P2" style:family="paragraph" style:parent-style-name="Standard">
      <style:text-properties officeooo:rsid="0009b4cc" officeooo:paragraph-rsid="0009b4cc"/>
    </style:style>
    <style:style style:name="P3" style:family="paragraph" style:parent-style-name="Standard" style:list-style-name="L1"/>
    <style:style style:name="P4" style:family="paragraph" style:parent-style-name="Standard" style:list-style-name="L3"/>
    <style:style style:name="T1" style:family="text">
      <style:text-properties officeooo:rsid="0009b4cc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09b4cc" style:font-weight-asian="bold" style:font-weight-complex="bol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loext:num-list-format="%1%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number:date-style style:name="N41" number:automatic-order="true">
      <number:day/>
      <number:text>. </number:text>
      <number:month number:style="long" number:textual="true"/>
      <number:text> </number:text>
      <number:year number:style="long"/>
    </number:date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Offerte für Hagenbuchen 8, Wohnung 2. Stock</text:p>
      <text:p text:style-name="Subtitle"><text:date style:data-style-name="N41" text:date-value="2022-11-16T13:12:30.570359104" text:fixed="true">16. November 2022</text:date></text:p>
      <text:p text:style-name="P2"/>
      <text:list xml:id="list2542923073" text:style-name="L1">
        <text:list-item>
          <text:p text:style-name="P3">Alte <text:span text:style-name="T1">Teppiche</text:span> en<text:span text:style-name="T1">t</text:span>fernen</text:p>
        </text:list-item>
        <text:list-item>
          <text:p text:style-name="P3"><text:span text:style-name="T1">Sockel-leiste</text:span> e<text:span text:style-name="T1">nt</text:span>fernen</text:p>
        </text:list-item>
        <text:list-item>
          <text:p text:style-name="P3">Boden schleifen und saugen</text:p>
        </text:list-item>
        <text:list-item>
          <text:p text:style-name="P3"><text:span text:style-name="T1">Material</text:span> <text:span text:style-name="T1">a</text:span>bholen <text:span text:style-name="T1">(</text:span>Laminat, <text:span text:style-name="T1">F</text:span>ilz, <text:span text:style-name="T1">Sock</text:span>el<text:span text:style-name="T1">leisten, etc.)</text:span></text:p>
        </text:list-item>
        <text:list-item>
          <text:p text:style-name="P3"><text:span text:style-name="T1">V</text:span>erlegen und <text:span text:style-name="T1">S</text:span>o<text:span text:style-name="T1">c</text:span>kel<text:span text:style-name="T1">l</text:span>e<text:span text:style-name="T1">isten</text:span> monti<text:span text:style-name="T1">e</text:span>ren</text:p>
        </text:list-item>
        <text:list-item>
          <text:p text:style-name="P3">Aufr<text:span text:style-name="T1">äu</text:span>men und e<text:span text:style-name="T1">nt</text:span>sorgen <text:span text:style-name="T1">es </text:span>alten <text:span text:style-name="T1">M</text:span>aterial<text:span text:style-name="T1">s</text:span></text:p>
        </text:list-item>
      </text:list>
      <text:p text:style-name="Standard"/>
      <text:p text:style-name="Standard">Material:</text:p>
      <text:list xml:id="list4277868183" text:style-name="L3">
        <text:list-item>
          <text:p text:style-name="P4">Laminat</text:p>
        </text:list-item>
        <text:list-item>
          <text:p text:style-name="P4">Filz</text:p>
        </text:list-item>
        <text:list-item>
          <text:p text:style-name="P4"><text:span text:style-name="T1">Sockelleiste</text:span></text:p>
        </text:list-item>
        <text:list-item>
          <text:p text:style-name="P4">Alul<text:span text:style-name="T1">e</text:span>iste</text:p>
        </text:list-item>
        <text:list-item>
          <text:p text:style-name="P4">Kleber</text:p>
        </text:list-item>
        <text:list-item>
          <text:p text:style-name="P4">Akril??</text:p>
        </text:list-item>
      </text:list>
      <text:p text:style-name="Standard"/>
      <text:p text:style-name="Standard">Preis <text:span text:style-name="T1">CHF </text:span>1860.- <text:s/>ink. MwSt</text:p>
      <text:p text:style-name="Standard"/>
      <text:p text:style-name="Standard">F<text:span text:style-name="T1">r</text:span>eundliche <text:span text:style-name="T1">Grü</text:span>sse</text:p>
      <text:p text:style-name="Standard">Celebic Zlatko</text:p>
      <text:p text:style-name="Standard"/>
      <text:p text:style-name="P1">Ponuda za Hagenbuchen 8, stan 2. kat</text:p>
      <text:p text:style-name="Subtitle">16. novembar 2022</text:p>
      <text:p text:style-name="Standard"/>
      <text:p text:style-name="Standard"><text:s text:c="5"/>1. Uklonite stare tepihe</text:p>
      <text:p text:style-name="Standard"><text:s text:c="5"/>2. Skinite lajsnu</text:p>
      <text:p text:style-name="Standard"><text:s text:c="5"/>3. Sameljite i usisajte pod</text:p>
      <text:p text:style-name="Standard"><text:s text:c="5"/>4. Pokupite materijal (laminat, filc, podloge, itd.)</text:p>
      <text:p text:style-name="Standard"><text:s text:c="5"/>5. Postavite i montirajte postolje</text:p>
      <text:p text:style-name="Standard"><text:s text:c="5"/>6. Očistite i odložite stari materijal</text:p>
      <text:p text:style-name="Standard"/>
      <text:p text:style-name="Standard">Materijal:</text:p>
      <text:p text:style-name="Standard"><text:s text:c="5"/>1. Laminat</text:p>
      <text:p text:style-name="Standard"><text:s text:c="5"/>2. Felt</text:p>
      <text:p text:style-name="Standard"><text:s text:c="5"/>3. Podna ploča</text:p>
      <text:p text:style-name="Standard"><text:s text:c="5"/>4. Aluminijumska šipka</text:p>
      <text:p text:style-name="Standard"><text:s text:c="5"/>5. Ljepilo</text:p>
      <text:p text:style-name="Standard"><text:s text:c="5"/>6. Akril??</text:p>
      <text:p text:style-name="Standard"/>
      <text:p text:style-name="Standard">Cijena CHF 1860.- uklj. PDV</text:p>
      <text:p text:style-name="Standard"/>
      <text:p text:style-name="Standard">S poštovanjem</text:p>
      <text:p text:style-name="Standard">Čelebić Zlatko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CH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CH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ohit Devanagari" style:font-family-complex="'Lohit Devanagari'" style:language-complex="zxx" style:country-complex="non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2-11-16T13:08:36.520790402</meta:creation-date>
    <dc:date>2022-11-16T13:14:55.929172474</dc:date>
    <meta:editing-duration>PT1M8S</meta:editing-duration>
    <meta:editing-cycles>1</meta:editing-cycles>
    <meta:document-statistic meta:table-count="0" meta:image-count="0" meta:object-count="0" meta:page-count="2" meta:paragraph-count="36" meta:word-count="127" meta:character-count="842" meta:non-whitespace-character-count="702"/>
    <meta:generator>LibreOffice/7.3.6.2$Linux_X86_64 LibreOffice_project/30$Build-2</meta:generator>
  </office:meta>
</office:document-meta>
</file>