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Heading_20_2">
      <style:text-properties officeooo:rsid="0021ae6c" officeooo:paragraph-rsid="0021ae6c"/>
    </style:style>
    <style:style style:name="P2" style:family="paragraph" style:parent-style-name="Standard">
      <style:text-properties officeooo:rsid="001e7f21" officeooo:paragraph-rsid="001e7f21"/>
    </style:style>
    <style:style style:name="P3" style:family="paragraph" style:parent-style-name="Standard">
      <style:text-properties officeooo:paragraph-rsid="001fa902"/>
    </style:style>
    <style:style style:name="P4" style:family="paragraph" style:parent-style-name="Standard">
      <style:text-properties officeooo:rsid="0020fdb4" officeooo:paragraph-rsid="0020fdb4"/>
    </style:style>
    <style:style style:name="P5" style:family="paragraph" style:parent-style-name="Standard">
      <style:text-properties officeooo:rsid="0021ae6c" officeooo:paragraph-rsid="0021ae6c"/>
    </style:style>
    <style:style style:name="P6" style:family="paragraph" style:parent-style-name="Text_20_body" style:list-style-name="L1"/>
    <style:style style:name="P7" style:family="paragraph" style:parent-style-name="Text_20_body" style:list-style-name="L2"/>
    <style:style style:name="P8" style:family="paragraph" style:parent-style-name="Text_20_body" style:list-style-name="L2">
      <style:paragraph-properties fo:margin-top="0cm" fo:margin-bottom="0cm" style:contextual-spacing="false"/>
    </style:style>
    <style:style style:name="P9" style:family="paragraph" style:parent-style-name="Text_20_body" style:list-style-name="L3"/>
    <style:style style:name="P10" style:family="paragraph" style:parent-style-name="Text_20_body" style:list-style-name="L4"/>
    <style:style style:name="P11" style:family="paragraph" style:parent-style-name="Text_20_body" style:list-style-name="L4">
      <style:paragraph-properties fo:margin-top="0cm" fo:margin-bottom="0cm" style:contextual-spacing="false"/>
    </style:style>
    <style:style style:name="P12" style:family="paragraph" style:parent-style-name="Text_20_body" style:list-style-name="L5">
      <style:paragraph-properties fo:margin-top="0cm" fo:margin-bottom="0cm" style:contextual-spacing="false"/>
    </style:style>
    <style:style style:name="P13" style:family="paragraph" style:parent-style-name="Text_20_body" style:list-style-name="L6"/>
    <style:style style:name="P14" style:family="paragraph" style:parent-style-name="Text_20_body" style:list-style-name="L6">
      <style:paragraph-properties fo:margin-top="0cm" fo:margin-bottom="0cm" style:contextual-spacing="false"/>
    </style:style>
    <style:style style:name="P15" style:family="paragraph" style:parent-style-name="Text_20_body" style:list-style-name="L7"/>
    <style:style style:name="P16" style:family="paragraph" style:parent-style-name="Text_20_body" style:list-style-name="L7">
      <style:paragraph-properties fo:margin-top="0cm" fo:margin-bottom="0cm" style:contextual-spacing="false"/>
    </style:style>
    <style:style style:name="P17" style:family="paragraph" style:parent-style-name="Text_20_body" style:list-style-name="L5">
      <style:paragraph-properties fo:margin-top="0cm" fo:margin-bottom="0cm" style:contextual-spacing="false"/>
      <style:text-properties fo:color="#ff0000" loext:opacity="100%"/>
    </style:style>
    <style:style style:name="P18" style:family="paragraph" style:parent-style-name="Text_20_body" style:list-style-name="L5">
      <style:text-properties fo:color="#ff0000" loext:opacity="100%"/>
    </style:style>
    <style:style style:name="T1" style:family="text">
      <style:text-properties fo:font-weight="bold"/>
    </style:style>
    <style:style style:name="T2" style:family="text">
      <style:text-properties fo:font-weight="bold" style:font-weight-asian="bold" style:font-weight-complex="bold"/>
    </style:style>
    <style:style style:name="T3" style:family="text">
      <style:text-properties fo:font-style="italic"/>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Notwendige Massnahmen (Art. 647c ZGB)</text:p>
      <text:p text:style-name="Standard"/>
      <text:p text:style-name="P3">Unterhalts-, Wiederherstellungs- und Erneuerungsarbeiten, die für die Erhaltung des Wertes und der Gebrauchsfähigkeit der Sache nö­tig sind, können mit Zustimmung der Mehrheit aller Miteigentümer aus­geführt werden, soweit sie nicht als gewöhnliche Verwaltungs­hand­lungen von jedem einzelnen vorgenommen werden dürfen.</text:p>
      <text:p text:style-name="Standard"/>
      <text:p text:style-name="Standard"><text:s/></text:p>
      <text:p text:style-name="Standard"/>
      <text:p text:style-name="Standard">Nützliche Massnahmen (Art.647d ZGB)</text:p>
      <text:p text:style-name="Standard"/>
      <text:p text:style-name="Standard">1 Erneuerungs- und Umbauarbeiten, die eine Wertsteigerung oder Verbesserung der Wirtschaftlichkeit oder Gebrauchsfähigkeit der Sache bezwecken, bedürfen der Zustimmung der Mehrheit aller Mit­eigentümer, die zugleich den grösseren Teil der Sache vertritt.</text:p>
      <text:p text:style-name="Standard"/>
      <text:p text:style-name="Standard">2 Änderungen, die einem Miteigentümer den Gebrauch oder die Benutzung der Sache zum bisherigen Zweck erheblich und dauernd erschweren oder unwirtschaftlich machen, können nicht ohne seine Zu­stimmung durchgeführt werden.</text:p>
      <text:p text:style-name="Standard"/>
      <text:p text:style-name="Standard">3 Verlangt die Änderung von einem Miteigentümer Aufwendungen, die ihm nicht zumutbar sind, insbesondere weil sie in einem Miss­ver­hältnis zum Vermögenswert seines Anteils stehen, so kann sie oh­ne seine Zustimmung nur durchgeführt werden, wenn die übrigen Mit­eigentümer seinen Kostenanteil auf sich nehmen, soweit er den ihm zu­mutbaren Betrag übersteigt.</text:p>
      <text:p text:style-name="Standard"/>
      <text:p text:style-name="Standard"><text:s/></text:p>
      <text:p text:style-name="Standard"/>
      <text:p text:style-name="Standard">Der Verschönerung und Bequemlichkeit dienende Massnahmen (Art. 647e ZGB)</text:p>
      <text:p text:style-name="Standard"/>
      <text:p text:style-name="Standard">1 Bauarbeiten, die lediglich der Verschönerung, der Ansehnlichkeit der Sache oder der Bequemlichkeit im Gebrauch dienen, dürfen nur mit Zustimmung aller Miteigentümer ausgeführt werden.</text:p>
      <text:p text:style-name="Standard"/>
      <text:p text:style-name="Standard">2 Werden solche Arbeiten mit Zustimmung der Mehrheit aller Mit­eigentümer, die zugleich den grösseren Teil der Sache vertritt, ange­ord­net, so können sie auch gegen den Willen eines nicht zustimmen­den Miteigentümers ausgeführt werden, sofern dieser durch sie in seinem Nutzungs- und Gebrauchsrecht nicht dauernd beeinträchtigt wird, und die übrigen Miteigentümer ihm für eine bloss vorüber­gehende Beein­trächtigung Ersatz leisten und seinen Kostenanteil über­nehmen.</text:p>
      <text:p text:style-name="Standard"/>
      <text:p text:style-name="Standard"/>
      <text:p text:style-name="Standard">###</text:p>
      <text:p text:style-name="Standard">Wenn gemeinschaftliche Teile von den baulichen Massnahmen direkt betroffen sind, bestimmt das Reglement bzw. Art. 647c ff., unter welchen Voraussetzungen die Stockwerkeigentümerversammlung zustimmen muss. Bei Befolgung dieser Bestim-158mungen sind entsprechende bauliche Massnahmen zulässig.163 <text:span text:style-name="T2">Das notwendige Mehr wird durch die Art der baulichen Massnahme bestimmt, wobei aufgrund der neueren Rechtsprechung des Bundesgerichts von luxuriösen baulichen Massnahmen auszugehen ist, wenn diese nur den Partikularinteressen eines einzelnen Stockwerkeigentümers dienen.</text:span>164 Geht es nur um einen Eingriff an Gebäudeteilen im Sonderrecht, die jedoch einen Einfluss auf das äussere Erscheinungsbild haben, dann muss die Zustimmung in der Regel mit dem einfachen Mehr erfolgen (siehe dazu vorstehend N 27). Entgegen einer offensichtlich in der Praxis verbreiteten Meinung bedürfen solche Beschlüsse nur selten der Einstimmigkeit.</text:p>
      <text:p text:style-name="Standard"/>
      <text:p text:style-name="Standard"><text:soft-page-break/></text:p>
      <text:p text:style-name="Standard">###</text:p>
      <text:p text:style-name="Standard">In einem neueren Entscheid hat nun das Bundesgericht ausgeführt, dass solche bauliche Massnahmen im Grundsatz <text:span text:style-name="T2">luxuriös seien, weil sie den Gesamtwert des Objektes für die anderen Stockwerkeigentümer nicht positiv zu beeinflussen vermögen</text:span>.</text:p>
      <text:p text:style-name="Standard"/>
      <text:p text:style-name="P2">###</text:p>
      <text:p text:style-name="P2">Notwendig im Sinn von <text:bookmark text:name="cd5d3667-5e5f-4931-b16d-2919d43946f1 cbebc70c-e8f7-467d-a83b-b151d48a4a32"/><text:a xlink:type="simple" xlink:href="https://www.swisslex.ch/doc/previews/b0546e68-8327-45f4-9c21-e72e7b72aaf2%2C3f916bf7-a5d7-4225-aae6-a0b879a097a6/source/document-link" text:style-name="Internet_20_link" text:visited-style-name="Visited_20_Internet_20_Link">Art. 647 Abs. 2 Ziff. 1 und Art. 647c ZGB</text:a> kann eine bauliche Massnahme bei Stockwerkeigentum nach dem Gesagten nur dann sein, wenn es um die Erhaltung des Wertes und der Gebrauchsfähigkeit der gemeinschaftlichen Bauteile geht, vorliegend beispielsweise um die Dichtigkeit eines Flachdaches, woran alle Stockwerkeigentümer gleichermassen ein Interesse haben. Gleiches gilt für nützliche Massnahmen im Sinn von <text:bookmark text:name="c32ef2b9-4cb3-4da3-a5aa-890ec3bb5f6d"/><text:a xlink:type="simple" xlink:href="https://www.swisslex.ch/doc/aol/846387a4-ef15-4f6b-9078-e6b02135b9ab/c903d5eb-4033-4861-972d-48bf2b13c0eb/source/document-link" text:style-name="Internet_20_link" text:visited-style-name="Visited_20_Internet_20_Link">Art. 647d ZGB</text:a>, wie sie vorliegend etwa in einer besseren Isolation des Flachdaches bestehen könnten, an welcher ebenfalls ein gemeinsames Interesse aller Stockwerkeigentümer zu bejahen wäre, weil sich damit die Heizkosten senken lassen. Die Frage der Notwendigkeit oder Nützlichkeit bestimmt sich mithin immer aus der Sicht der Gemeinschaft (vgl. <text:bookmark text:name="02697a48-578f-4e70-b33c-18b4ed0ef2dd"/><text:a xlink:type="simple" xlink:href="https://www.swisslex.ch/doc/unknown/9c300711-7a4f-427f-8187-88657005a4d4/citeddoc/02697a48-578f-4e70-b33c-18b4ed0ef2dd/source/document-link" text:style-name="Internet_20_link" text:visited-style-name="Visited_20_Internet_20_Link">BGE 135 III 212 E. 3.2 S. 219</text:a> unten). <text:span text:style-name="T2">Steht die bauliche Massnahme hingegen im ausschliesslichen Individualinteresse eines oder weniger Stockwerkeigentümer, so ist sie aus der Optik der Gemeinschaft als luxuriös anzusehen</text:span> (<text:bookmark text:name="bb7ba0d2-e48d-42e4-8911-479c28157bdf"/><text:a xlink:type="simple" xlink:href="https://www.swisslex.ch/doc/unknown/db73bb75-4164-476b-a67a-dd89f9d49910/citeddoc/bb7ba0d2-e48d-42e4-8911-479c28157bdf/source/document-link" text:style-name="Internet_20_link" text:visited-style-name="Visited_20_Internet_20_Link">BGE 136 III 261 E. 2.2 S. 264</text:a>; <text:bookmark text:name="8d0638ea-9cc0-4cb2-b7fb-0819a4f5f400"/><text:a xlink:type="simple" xlink:href="https://www.swisslex.ch/doc/unknown/be82a92f-e945-4a24-8af5-b955eaa573d2/citeddoc/8d0638ea-9cc0-4cb2-b7fb-0819a4f5f400/source/document-link" text:style-name="Internet_20_link" text:visited-style-name="Visited_20_Internet_20_Link">BGE 130 III 441 E. 3.5 S. 449</text:a> e contrario; BRUNNER/WICHTERMANN, a.a.O., N. 3 zu <text:bookmark text:name="8e795c16-7bb5-4b8f-9569-e41bda1516c7"/><text:a xlink:type="simple" xlink:href="https://www.swisslex.ch/doc/aol/846387a4-ef15-4f6b-9078-e6b02135b9ab/c903d5eb-4033-4861-972d-48bf2b13c0eb/source/document-link" text:style-name="Internet_20_link" text:visited-style-name="Visited_20_Internet_20_Link">Art. 647d ZGB</text:a>; ausführlich zum Thema sodann TURNHERR, a.a.O., S. 104 ff., welcher allerdings für eine nur analoge Anwendung von <text:bookmark text:name="3842f4cf-9ad3-423f-ae76-76693fa8c311 8c750bdc-a04b-45f6-af19-90387c4cf819"/><text:a xlink:type="simple" xlink:href="https://www.swisslex.ch/doc/previews/846387a4-ef15-4f6b-9078-e6b02135b9ab%2C681fc1e2-c14f-4c77-ae55-add182a25724/source/document-link" text:style-name="Internet_20_link" text:visited-style-name="Visited_20_Internet_20_Link">Art. 647d und 647e ZGB</text:a> plädiert, insb. S. 111 ff.; zur Kostentragung vgl. auch WERMELINGER, a.a.O., N. 207 der Vorbemerkungen zu <text:bookmark text:name="44414fe9-163f-45f8-94ce-6f6edc61ecb6"/><text:a xlink:type="simple" xlink:href="https://www.swisslex.ch/doc/aol/7a0a7af6-2672-47bc-8d91-1529e1b97ec8/c903d5eb-4033-4861-972d-48bf2b13c0eb/source/document-link" text:style-name="Internet_20_link" text:visited-style-name="Visited_20_Internet_20_Link">Art. 712a-712t ZGB</text:a> [Kosten eines Terrassenbelages gehen zu Lasten des betreffenden Stockwerkeigentümers] sowie N. 167 zu <text:bookmark text:name="3840ac67-6171-42ef-95ae-33c5faec9a29"/><text:a xlink:type="simple" xlink:href="https://www.swisslex.ch/doc/aol/7a0a7af6-2672-47bc-8d91-1529e1b97ec8/c903d5eb-4033-4861-972d-48bf2b13c0eb/source/document-link" text:style-name="Internet_20_link" text:visited-style-name="Visited_20_Internet_20_Link">Art. 712a ZGB</text:a> [Kosten der baulichen Massnahme gehen nicht zu Lasten der Gemeinschaft, wenn diese keinen Vorteil hat]). </text:p>
      <text:p text:style-name="P2"/>
      <text:p text:style-name="P4">###</text:p>
      <text:p text:style-name="P4">Sehr lange war die Qualifizierung einer <text:span text:style-name="T1">baulichen Massnahme an gemeinschaftlichen Teilen,</text:span> welche nur <text:span text:style-name="T1">Partikularinteressen eines Stockwerkeigentümers</text:span> dient unklar. Anfänglich urteilte das Bundesgericht, dass eine solche Massnahme auch nützlich sein könne.<text:a xlink:type="simple" xlink:href="https://www.swisslex.ch/#fn_fn910" office:name="footnotecall_fn910" text:style-name="Internet_20_link" text:visited-style-name="Visited_20_Internet_20_Link">340</text:a> Später kamen jedoch Zweifel auf, und es ging im Zweifelsfalle <text:bookmark text:name="page_194"/>194eher von einer luxuriösen baulichen Massnahme aus.<text:a xlink:type="simple" xlink:href="https://www.swisslex.ch/#fn_fn911" office:name="footnotecall_fn911" text:style-name="Internet_20_link" text:visited-style-name="Visited_20_Internet_20_Link">341</text:a> In einem neueren Entscheid hat nun das Bundesgericht ausgeführt, dass solche bauliche Massnahmen im Grundsatz luxuriös seien, weil sie den Gesamtwert des Objektes für die anderen Stockwerkeigentümer nicht positiv zu beeinflussen vermögen.<text:a xlink:type="simple" xlink:href="https://www.swisslex.ch/#fn_fn912" office:name="footnotecall_fn912" text:style-name="Internet_20_link" text:visited-style-name="Visited_20_Internet_20_Link">342</text:a> In einer vertieften und kritischen Auseinandersetzung mit dieser Rechtsprechung kommt der Unterzeichnete zum Schluss, dass die Qualifizierung des Bundesgerichts weder mit dem Gesetz in Übereinstimmung gebracht werden kann, noch die echten Interessen der Parteien berücksichtigt.<text:a xlink:type="simple" xlink:href="https://www.swisslex.ch/#fn_fn913" office:name="footnotecall_fn913" text:style-name="Internet_20_link" text:visited-style-name="Visited_20_Internet_20_Link">343</text:a> Selbst wenn diese Rechtsprechung akzeptiert werden könnte, muss man in jedem Fall noch die Anwendung von Art. 647e Abs. 2 prüfen, welche ermöglicht, die Einstimmigkeitsvoraussetzung aufzuheben. Folgendes Beispiel zur Darstellung der Problematik der bundesgerichtlichen Rechtsprechung:<text:a xlink:type="simple" xlink:href="https://www.swisslex.ch/#fn_fn914" office:name="footnotecall_fn914" text:style-name="Internet_20_link" text:visited-style-name="Visited_20_Internet_20_Link">344</text:a> Wenn einer der Stockwerkeigentümer einen Unfall erleidet und danach an einen Rollstuhl gebunden ist, wäre es unverständlich, die Verbreiterung des bestehenden Aufzuges als <text:span text:style-name="T3">«luxuriös»</text:span> zu bezeichnen, selbst wenn sie sehr teuer ausfällt. Diese bauliche Massnahme muss je nachdem als notwendige – Rollstuhlgängigkeit der Baute – oder als nützliche betrachtet werden.<text:a xlink:type="simple" xlink:href="https://www.swisslex.ch/#fn_fn915" office:name="footnotecall_fn915" text:style-name="Internet_20_link" text:visited-style-name="Visited_20_Internet_20_Link">345</text:a> <text:span text:style-name="T2">Das bedeutet wiederum nicht, dass die gesamte Gemeinschaft finanziell dafür aufkommen muss. </text:span></text:p>
      <text:p text:style-name="P4"/>
      <text:p text:style-name="P5">###</text:p>
      <text:h text:style-name="P1" text:outline-level="2">Kostentragung</text:h>
      <text:p text:style-name="Text_20_body">Die <text:span text:style-name="T1">Tragung der Kosten und der Lasten der gemeinschaftlichen Verwaltung (Beitragspflicht)</text:span> bestimmt sich wie folgt:</text:p>
      <text:h text:style-name="Heading_20_4" text:outline-level="4"><text:soft-page-break/>Gesetzliche Grundlage</text:h>
      <text:list xml:id="list51411032" text:style-name="L1">
        <text:list-item>
          <text:p text:style-name="P6">ZGB 649 Abs. 1 </text:p>
        </text:list-item>
      </text:list>
      <text:h text:style-name="Heading_20_4" text:outline-level="4">Rechtsnatur</text:h>
      <text:list xml:id="list131050409" text:style-name="L2">
        <text:list-item>
          <text:p text:style-name="P8">Beitragspflicht   =   Realobligation (subjektiv-dinglich mit dem Miteigentumsanteil verbunden) </text:p>
        </text:list-item>
        <text:list-item>
          <text:p text:style-name="P7">Dispositiver Charakter (= Miteigentümer können von der gesetzlichen Ordnung abweichen) </text:p>
        </text:list-item>
      </text:list>
      <text:h text:style-name="Heading_20_4" text:outline-level="4">Inhalt</text:h>
      <text:list xml:id="list2988053327" text:style-name="L3">
        <text:list-item>
          <text:p text:style-name="P9">Gemeinsame Pflicht zur Tragung von Kosten und Lasten </text:p>
        </text:list-item>
      </text:list>
      <text:h text:style-name="Heading_20_4" text:outline-level="4">Gegenstand der Kosten</text:h>
      <text:list xml:id="list1636173519" text:style-name="L4">
        <text:list-item>
          <text:p text:style-name="P11">Auslagen (Verwaltungskosten) der einzelnen Miteigentümer, die ihnen bei Ausübung ihrer gesetzlichen Verwaltungsbefugnisse [vgl. ZGB 647 ff.] oder kraft besonderer Vereinbarung [vgl. <text:span text:style-name="Strong_20_Emphasis">Nutzungs- und Verwaltungsordnung</text:span>] entstanden sind </text:p>
        </text:list-item>
        <text:list-item>
          <text:p text:style-name="P11">Kostengegenstände </text:p>
          <text:list>
            <text:list-item>
              <text:p text:style-name="P11">Betriebskosten </text:p>
              <text:list>
                <text:list-item>
                  <text:p text:style-name="P11">zB Hauswartung / Facility Management </text:p>
                </text:list-item>
                <text:list-item>
                  <text:p text:style-name="P11">Gartenpflege und Anpflanzung </text:p>
                </text:list-item>
                <text:list-item>
                  <text:p text:style-name="P11">Versorgungskosten (Energiekosten uam) </text:p>
                </text:list-item>
                <text:list-item>
                  <text:p text:style-name="P11">Entsorgungskosten </text:p>
                </text:list-item>
              </text:list>
            </text:list-item>
            <text:list-item>
              <text:p text:style-name="P11">Kosten für Bewirtschaftung und Unterhalt bzw. Erhalt der Sache </text:p>
            </text:list-item>
            <text:list-item>
              <text:p text:style-name="P11">Instandstellungskosten (Reparaturkosten u.ä.) </text:p>
            </text:list-item>
            <text:list-item>
              <text:p text:style-name="P11">Versicherungsprämien (aus Bauherrenhaftpflichtversicherung, Feuer- und Wasserschaden-Versicherung, Gebäudeversicherung usw.) </text:p>
            </text:list-item>
            <text:list-item>
              <text:p text:style-name="P11">Objektsteuern (siehe die Differenzierung nachfolgend unter „Steuern“) </text:p>
            </text:list-item>
            <text:list-item>
              <text:p text:style-name="P11">usw. </text:p>
            </text:list-item>
          </text:list>
        </text:list-item>
        <text:list-item>
          <text:p text:style-name="P11">Analoge Anwendung auf Erschliessungseinrichtungen wie im Miteigentum stehende Dienstbarkeits- Versorgungs- oder Entsorgungsleitungen, unabhängig davon, ob es sich um Durchleitungsrechte oder Leitungsbaurechte sind </text:p>
          <text:list>
            <text:list-item>
              <text:p text:style-name="P10">Vgl. <text:a xlink:type="simple" xlink:href="http://relevancy.bger.ch/cgi-bin/JumpCGI?id=BGE-111-II-26&amp;lang=de&amp;zoom=OUT&amp;system=clir#idp378080" office:target-frame-name="_blank" xlink:show="new" text:style-name="Internet_20_link" text:visited-style-name="Visited_20_Internet_20_Link">BGE 111 II 29 f., Erw. 6</text:a> </text:p>
            </text:list-item>
          </text:list>
        </text:list-item>
      </text:list>
      <text:h text:style-name="Heading_20_4" text:outline-level="4">Kostentragungsanteil</text:h>
      <text:list xml:id="list2835942013" text:style-name="L5">
        <text:list-item>
          <text:p text:style-name="P12">Grundsatz </text:p>
          <text:list>
            <text:list-item>
              <text:p text:style-name="P12"><text:span text:style-name="Strong_20_Emphasis">Jeder Miteigentümer hat im Verhältnis zu seinem Miteigentumsanteil an die gemeinschaftliche Kosten und Lasten beizutragen</text:span> </text:p>
            </text:list-item>
          </text:list>
        </text:list-item>
        <text:list-item>
          <text:p text:style-name="P17">Ausnahme </text:p>
          <text:list>
            <text:list-item>
              <text:p text:style-name="P18">Miteigentümer können durch Rechtsgeschäft ein anderes als das gesetzliche Kostenbeteiligungsverhältnis vereinbaren </text:p>
            </text:list-item>
          </text:list>
        </text:list-item>
      </text:list>
      <text:h text:style-name="Heading_20_4" text:outline-level="4">Alleiniges Verwaltungshandeln eines Miteigentümers für das Miteigentumsobjekt</text:h>
      <text:list xml:id="list2177722989" text:style-name="L6">
        <text:list-item>
          <text:p text:style-name="P14"><text:span text:style-name="Strong_20_Emphasis">zB Ergreifung dringlicher Massnahmen im Sinne von ZGB 647 Abs. 2 Ziffer 2</text:span> </text:p>
          <text:list>
            <text:list-item>
              <text:p text:style-name="P13">Ersatzanspruch bezüglich der über seinen Anteil hinaus getragenen Aufwendungen [vgl. ZGB 649 Abs. 2] </text:p>
            </text:list-item>
          </text:list>
        </text:list-item>
      </text:list>
      <text:h text:style-name="Heading_20_4" text:outline-level="4"><text:soft-page-break/>Gläubiger und Schuldner des Beitragsanspruchs</text:h>
      <text:list xml:id="list4017427735" text:style-name="L7">
        <text:list-item>
          <text:p text:style-name="P16"><text:span text:style-name="Strong_20_Emphasis">Grundsatz</text:span> </text:p>
          <text:list>
            <text:list-item>
              <text:p text:style-name="P16">der oder die anderen Miteigentümer, und zwar aufgrund des realobligatorischen Charakters der Beitragsforderungen der <text:span text:style-name="T3">jeweilige Miteigentümer</text:span> </text:p>
            </text:list-item>
          </text:list>
        </text:list-item>
        <text:list-item>
          <text:p text:style-name="P16"><text:span text:style-name="Strong_20_Emphasis">entstandene Verpflichtungen</text:span> </text:p>
          <text:list>
            <text:list-item>
              <text:p text:style-name="P15">keine Exkulpation eines Miteigentümers von bereits entstandenen Verpflichtungen durch Anteils-Veräusserung oder Verzicht auf seinen Anteil </text:p>
            </text:list-item>
          </text:list>
        </text:list-item>
      </text:list>
      <text:p text:style-name="P5"/>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CH"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CH"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ohit Devanagari" style:font-family-complex="'Lohit Devanagari'" style:language-complex="zxx" style:country-complex="none"/>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Lohit Devanagari1" style:font-family-complex="'Lohit Devanagari'" style:font-family-generic-complex="system" style:font-pitch-complex="variable" style:font-size-complex="18pt" style:font-weight-complex="bold"/>
    </style:style>
    <style:style style:name="Heading_20_4" style:display-name="Heading 4" style:family="paragraph" style:parent-style-name="Heading" style:next-style-name="Text_20_body" style:default-outline-level="4" style:list-style-name="" style:class="text">
      <style:paragraph-properties fo:margin-top="0.212cm" fo:margin-bottom="0.212cm" style:contextual-spacing="false"/>
      <style:text-properties style:font-name="Liberation Serif" fo:font-family="'Liberation Serif'" style:font-family-generic="roman" style:font-pitch="variable" fo:font-size="12pt" fo:font-weight="bold" style:font-name-asian="Noto Serif CJK SC" style:font-family-asian="'Noto Serif CJK SC'" style:font-family-generic-asian="system" style:font-pitch-asian="variable" style:font-size-asian="12pt" style:font-weight-asian="bold" style:font-name-complex="Lohit Devanagari1" style:font-family-complex="'Lohit Devanagari'" style:font-family-generic-complex="system" style:font-pitch-complex="variable" style:font-size-complex="12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8-25T12:30:13.273527473</meta:creation-date>
    <dc:date>2022-08-26T17:34:08.324113997</dc:date>
    <meta:editing-duration>PT18H38M26S</meta:editing-duration>
    <meta:editing-cycles>1</meta:editing-cycles>
    <meta:document-statistic meta:table-count="0" meta:image-count="0" meta:object-count="0" meta:page-count="4" meta:paragraph-count="57" meta:word-count="1135" meta:character-count="8674" meta:non-whitespace-character-count="7584"/>
    <meta:generator>LibreOffice/7.3.5.2$Linux_X86_64 LibreOffice_project/30$Build-2</meta:generator>
  </office:meta>
</office:document-meta>
</file>