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86C000004FCB3162F4910FB9CB0.png" manifest:media-type="image/png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protect="position size"/>
    </style:style>
    <style:style style:name="gr2" style:family="graphic" style:parent-style-name="standard">
      <style:graphic-properties draw:textarea-horizontal-align="justify" draw:textarea-vertical-align="middle" draw:auto-grow-height="false" fo:min-height="0cm" fo:min-width="0cm" fo:wrap-option="wrap"/>
      <style:paragraph-properties style:writing-mode="lr-tb"/>
    </style:style>
    <style:style style:name="gr3" style:family="graphic" style:parent-style-name="standard">
      <style:graphic-properties draw:textarea-horizontal-align="justify" draw:textarea-vertical-align="middle" draw:auto-grow-height="false" fo:min-height="0cm" fo:min-width="0cm" fo:wrap-option="wrap"/>
    </style:style>
    <style:style style:name="gr4" style:family="graphic" style:parent-style-name="standard">
      <style:graphic-properties draw:textarea-horizontal-align="justify" draw:textarea-vertical-align="middle" draw:auto-grow-height="false" fo:min-height="0.088cm" fo:min-width="0cm" fo:wrap-option="wrap"/>
      <style:paragraph-properties style:writing-mode="lr-tb"/>
    </style:style>
    <style:style style:name="gr5" style:family="graphic" style:parent-style-name="standard">
      <style:graphic-properties draw:textarea-horizontal-align="justify" draw:textarea-vertical-align="middle" draw:auto-grow-height="false" fo:min-height="0.024cm" fo:min-width="0cm" fo:wrap-option="wrap"/>
      <style:paragraph-properties style:writing-mode="lr-tb"/>
    </style:style>
    <style:style style:name="gr6" style:family="graphic" style:parent-style-name="Arrow_20_Line">
      <style:graphic-properties draw:textarea-vertical-align="middle"/>
      <style:paragraph-properties style:writing-mode="lr-tb"/>
    </style:style>
    <style:style style:name="gr7" style:family="graphic" style:parent-style-name="Arrow_20_Line" style:list-style-name="L1">
      <style:graphic-properties draw:textarea-vertical-align="middle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center" style:writing-mode="lr-tb"/>
      <style:text-properties fo:font-size="8pt" style:font-size-asian="8pt" style:font-size-complex="8pt"/>
    </style:style>
    <style:style style:name="P3" style:family="paragraph">
      <style:paragraph-properties fo:text-align="center"/>
    </style:style>
    <style:style style:name="P4" style:family="paragraph">
      <style:paragraph-properties fo:margin-left="0cm" fo:margin-right="-0.329cm" fo:text-align="center" fo:text-indent="0cm" style:writing-mode="lr-tb"/>
      <style:text-properties fo:font-size="7pt" style:font-size-asian="8pt" style:font-size-complex="8pt"/>
    </style:style>
    <style:style style:name="P5" style:family="paragraph">
      <style:paragraph-properties fo:text-align="center" style:writing-mode="lr-tb"/>
      <style:text-properties fo:font-size="7pt" style:font-size-asian="8pt" style:font-size-complex="8pt"/>
    </style:style>
    <style:style style:name="P6" style:family="paragraph">
      <style:paragraph-properties fo:margin-left="0cm" fo:margin-right="-0.114cm" fo:text-align="center" fo:text-indent="0cm" style:writing-mode="lr-tb"/>
      <style:text-properties fo:font-size="7pt" style:font-size-asian="8pt" style:font-size-complex="8pt"/>
    </style:style>
    <style:style style:name="P7" style:family="paragraph">
      <style:paragraph-properties fo:margin-left="0cm" fo:margin-right="0cm" fo:margin-top="0cm" fo:margin-bottom="0cm" fo:line-height="100%" fo:text-align="center" fo:text-indent="0cm" style:writing-mode="lr-tb"/>
    </style:style>
    <style:style style:name="P8" style:family="paragraph">
      <style:paragraph-properties fo:text-align="center" style:writing-mode="lr-tb"/>
    </style:style>
    <style:style style:name="P9" style:family="paragraph">
      <style:paragraph-properties fo:margin-left="0cm" fo:margin-right="0cm" fo:margin-top="0cm" fo:margin-bottom="0cm" fo:line-height="100%" fo:text-align="center" fo:text-indent="0cm" style:writing-mode="lr-tb"/>
      <style:text-properties fo:font-variant="normal" fo:text-transform="none" style:use-window-font-color="true" loext:opacity="0%" style:text-outline="false" style:text-line-through-style="none" style:text-line-through-type="none" fo:font-size="7pt" fo:font-style="normal" fo:text-shadow="none" style:text-underline-style="none" fo:font-weight="normal" style:letter-kerning="true" style:font-name-asian="Noto Sans CJK SC" style:font-size-asian="9pt" style:font-style-asian="normal" style:font-weight-asian="normal" style:font-name-complex="Lohit Devanagari" style:font-size-complex="9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7pt" style:font-size-asian="8pt" style:font-size-complex="8pt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fo:font-size="7pt" fo:font-style="normal" fo:text-shadow="none" style:text-underline-style="none" fo:font-weight="normal" style:letter-kerning="true" style:font-name-asian="Noto Sans CJK SC" style:font-size-asian="7pt" style:font-style-asian="normal" style:font-weight-asian="normal" style:font-name-complex="Lohit Devanagari" style:font-size-complex="7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fo:font-style="normal" fo:text-shadow="none" style:text-underline-style="none" fo:font-weight="normal" style:letter-kerning="true" style:font-name-asian="Noto Sans CJK SC" style:font-size-asian="18pt" style:font-style-asian="normal" style:font-weight-asian="normal" style:font-name-complex="Lohit Devanagari" style:font-size-complex="18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fo:font-size="7pt" fo:font-style="normal" fo:text-shadow="none" style:text-underline-style="none" fo:font-weight="normal" style:letter-kerning="true" style:font-name-asian="Noto Sans CJK SC" style:font-size-asian="9pt" style:font-style-asian="normal" style:font-weight-asian="normal" style:font-name-complex="Lohit Devanagari" style:font-size-complex="9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27.392cm" svg:height="16.21cm" svg:x="1.308cm" svg:y="2.232cm">
          <draw:image xlink:href="Pictures/100000010000086C000004FCB3162F4910FB9CB0.png" xlink:type="simple" xlink:show="embed" xlink:actuate="onLoad" draw:mime-type="image/png">
            <text:p/>
          </draw:image>
        </draw:frame>
        <draw:custom-shape draw:style-name="gr2" draw:text-style-name="P2" draw:layer="layout" svg:width="0.189cm" svg:height="0.189cm" svg:x="25.994cm" svg:y="14.509cm">
          <text:p text:style-name="P2"><text:span text:style-name="T1">1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3" draw:layer="layout" svg:width="0.189cm" svg:height="0.189cm" svg:x="23.817cm" svg:y="14.62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3" draw:layer="layout" svg:width="0.189cm" svg:height="0.189cm" svg:x="24.087cm" svg:y="14.62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" draw:text-style-name="P2" draw:layer="layout" svg:width="0.189cm" svg:height="0.189cm" svg:x="25.634cm" svg:y="14.403cm">
          <text:p text:style-name="P2"><text:span text:style-name="T1">2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" draw:text-style-name="P2" draw:layer="layout" svg:width="0.189cm" svg:height="0.189cm" svg:x="24.379cm" svg:y="14.644cm">
          <text:p text:style-name="P2"><text:span text:style-name="T1">3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" draw:text-style-name="P2" draw:layer="layout" svg:width="0.189cm" svg:height="0.189cm" svg:x="22.025cm" svg:y="14.126cm">
          <text:p text:style-name="P2"><text:span text:style-name="T1">4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" draw:text-style-name="P5" draw:layer="layout" svg:width="0.189cm" svg:height="0.189cm" svg:x="14.469cm" svg:y="12.447cm">
          <text:p text:style-name="P4"><text:span text:style-name="T2">11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4" draw:text-style-name="P2" draw:layer="layout" svg:width="0.548cm" svg:height="0.476cm" svg:x="16.365cm" svg:y="13.17cm">
          <text:p text:style-name="P2"><text:span text:style-name="T1">9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5" draw:text-style-name="P2" draw:layer="layout" svg:width="0.408cm" svg:height="0.386cm" svg:x="11.481cm" svg:y="11.714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5" draw:text-style-name="P5" draw:layer="layout" svg:width="0.408cm" svg:height="0.386cm" svg:x="14.049cm" svg:y="11.402cm">
          <text:p text:style-name="P6"><text:span text:style-name="T2">10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measure draw:style-name="gr6" draw:text-style-name="P8" draw:layer="measurelines" svg:x1="24.429cm" svg:y1="14.303cm" svg:x2="24.419cm" svg:y2="14.582cm">
          <text:p text:style-name="P7"><text:span text:style-name="T3">800 </text:span><text:span text:style-name="T3"><text:measure text:kind="unit">mm</text:measure></text:span><text:span text:style-name="T4"><text:measure text:kind="gap"/></text:span></text:p>
        </draw:measure>
        <draw:measure draw:style-name="gr7" draw:text-style-name="P9" draw:layer="measurelines" svg:x1="14.253cm" svg:y1="12.64cm" svg:x2="14.21cm" svg:y2="13.776cm">
          <text:p text:style-name="P9"><text:span text:style-name="T5">4300</text:span></text:p>
        </draw:measure>
        <draw:custom-shape draw:style-name="gr5" draw:text-style-name="P6" draw:layer="layout" svg:width="0.408cm" svg:height="0.386cm" svg:x="15.671cm" svg:y="12.998cm">
          <text:p text:style-name="P6"><text:span text:style-name="T2">12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</draw:page>
    </office:drawing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de" fo:country="CH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dc:date>2022-08-28T15:12:53.968812950</dc:date>
    <meta:editing-duration>PT4H43M39S</meta:editing-duration>
    <meta:editing-cycles>2</meta:editing-cycles>
    <meta:generator>LibreOffice/7.3.5.2$Linux_X86_64 LibreOffice_project/30$Build-2</meta:generator>
    <meta:document-statistic meta:object-count="14"/>
  </office:meta>
</office:document-meta>
</file>